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5pt" fo:font-weight="bold" style:font-size-asian="15pt" style:font-weight-asian="bold" style:font-size-complex="15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13pt" fo:font-weight="normal" style:font-size-asian="13pt" style:font-weight-asian="normal" style:font-size-complex="13pt" style:font-weight-complex="normal"/>
    </style:style>
    <style:style style:name="P3" style:family="paragraph" style:parent-style-name="Standard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4" style:family="paragraph" style:parent-style-name="Standard">
      <style:paragraph-properties fo:text-align="start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5" style:family="paragraph" style:parent-style-name="Standard">
      <style:paragraph-properties fo:text-align="start" style:justify-single-word="false"/>
      <style:text-properties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text-align="center" style:justify-single-word="false"/>
      <style:text-properties fo:font-size="20pt" fo:font-weight="bold" style:font-size-asian="20pt" style:font-weight-asian="bold" style:font-size-complex="20pt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ff0000"/>
    </style:style>
    <style:style style:name="T3" style:family="text">
      <style:text-properties fo:color="#ff0000" fo:font-size="13pt" style:font-size-asian="13pt" style:font-size-complex="13pt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style:text-underline-style="solid" style:text-underline-width="auto" style:text-underline-color="font-color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/>
      <text:p text:style-name="P6">Krakonošův přespolní běh s překážkami </text:p>
      <text:p text:style-name="P6">36. ročník</text:p>
      <text:p text:style-name="P2"><text:s text:c="51"/><text:span text:style-name="T4"><text:s/>pořádá TJ Jiskra Harrachov</text:span></text:p>
      <text:p text:style-name="P2"/>
      <text:p text:style-name="P3"><text:span text:style-name="T1">Termín:</text:span> 6.9. 2026 </text:p>
      <text:p text:style-name="P3"><text:span text:style-name="T1">Místo : </text:span>Běžecký stadion a běžecké tratě u hotelu Skicentrum </text:p>
      <text:p text:style-name="P3"><text:span text:style-name="T1">Přihlášky:</text:span> členové SLČR elektronicky na <text:a xlink:type="simple" xlink:href="http://www.czech-ski.com/" text:style-name="Internet_20_link" text:visited-style-name="Visited_20_Internet_20_Link">www.czech-ski.com</text:a>, neregistrovaní závodníci na e mail <text:a xlink:type="simple" xlink:href="mailto:milan.hajek@time-h.cz" text:style-name="Internet_20_link" text:visited-style-name="Visited_20_Internet_20_Link">milan.hajek@time-h.cz</text:a> do pátka 4.9. 2026, nebo v den závodu v závodní kanceláři na stadionu</text:p>
      <text:p text:style-name="P3"><text:span text:style-name="T1">Startovné:</text:span> žactvo 30,- Kč, dorost + dospělí 50,- Kč</text:p>
      <text:p text:style-name="P3"><text:span text:style-name="T1">Prezentace:</text:span> žactvo 8:30 – 9:45, dorost a dospělí 8:30 – 11:00</text:p>
      <text:p text:style-name="P3"><text:span text:style-name="T1">Start</text:span>: <text:span text:style-name="T2">první kategorie</text:span><text:span text:style-name="T3"> 10:00</text:span></text:p>
      <text:p text:style-name="P3"/>
      <text:p text:style-name="P3"><text:span text:style-name="T1">Kategorie:</text:span> <text:s text:c="75"/></text:p>
      <text:p text:style-name="P3">Benjamínci holky <text:s text:c="2"/><text:tab/><text:tab/><text:tab/> 2023 a mladší <text:s/><text:tab/><text:tab/> <text:tab/> <text:s/>100m</text:p>
      <text:p text:style-name="P3">Benjamínci kluci <text:s text:c="4"/><text:tab/><text:tab/><text:tab/> 2023 a mladší <text:s text:c="2"/><text:tab/><text:tab/> <text:tab/> <text:s/>100m </text:p>
      <text:p text:style-name="P3">předškoláci holky <text:s text:c="2"/><text:tab/><text:tab/><text:tab/> 2021 – 2022 <text:s text:c="6"/><text:tab/><text:tab/> <text:s/><text:tab/> <text:s/>150m </text:p>
      <text:p text:style-name="P5">předškoláci kluci <text:s text:c="3"/><text:tab/><text:tab/><text:tab/> 2021 – 2022 <text:s text:c="6"/><text:tab/><text:tab/> <text:s/><text:tab/> <text:s/>150m</text:p>
      <text:p text:style-name="P3">minižákyně <text:s text:c="2"/><text:tab/><text:tab/><text:tab/><text:tab/> 2019 – 2020 <text:s text:c="9"/><text:tab/><text:tab/><text:tab/> <text:s/>350m</text:p>
      <text:p text:style-name="P3">minižáci<text:tab/><text:tab/><text:tab/> <text:s text:c="12"/>2019 - <text:s/>2020 <text:s text:c="6"/><text:tab/><text:tab/><text:tab/> <text:s/>350m</text:p>
      <text:p text:style-name="P3">nejmladší žákyně <text:tab/><text:tab/><text:tab/> 2017 – 2018 <text:s text:c="6"/><text:tab/><text:tab/><text:tab/> <text:s/>650m </text:p>
      <text:p text:style-name="P3">nejmladší žáci<text:tab/><text:tab/><text:tab/><text:tab/> 2017 – 2018 <text:s text:c="14"/><text:tab/><text:tab/> <text:s/>650m</text:p>
      <text:p text:style-name="P3">mladší žákyně <text:tab/><text:tab/><text:tab/> 2015 – 2016 <text:s text:c="12"/><text:tab/><text:tab/><text:tab/> 1000m</text:p>
      <text:p text:style-name="P3">mladší žáci<text:tab/><text:tab/><text:tab/><text:tab/> 2015 - 2016 <text:s text:c="18"/><text:tab/><text:tab/> 1000m </text:p>
      <text:p text:style-name="P3">starší žákyně<text:tab/><text:tab/><text:tab/><text:tab/> 2013 – 2014 <text:s text:c="38"/>2000m</text:p>
      <text:p text:style-name="P5">starší žáci<text:tab/><text:tab/><text:tab/><text:tab/> 2013 - 2014 <text:s text:c="39"/>2000 m</text:p>
      <text:p text:style-name="P3">starší žákyně U 15 W <text:tab/><text:tab/><text:tab/> 2012 <text:s text:c="50"/>3000m</text:p>
      <text:p text:style-name="P3">starší žáci U 15 M<text:tab/><text:tab/><text:tab/> 2012 <text:s text:c="12"/><text:tab/><text:tab/><text:tab/> <text:s text:c="12"/>3000m </text:p>
      <text:p text:style-name="P3">mladší dorostenky <text:tab/><text:tab/><text:tab/> 2011 <text:s text:c="50"/>3000m</text:p>
      <text:p text:style-name="P3">mladší dorostenci<text:tab/><text:tab/><text:tab/> 2011 <text:s text:c="11"/><text:tab/><text:tab/><text:tab/> <text:s text:c="12"/>3000m </text:p>
      <text:p text:style-name="P3">starší dorostenky<text:tab/><text:tab/><text:tab/> 2009 -2010 <text:s text:c="2"/><text:tab/><text:tab/><text:tab/><text:tab/> 6000m (2x3000m) </text:p>
      <text:p text:style-name="P3">starší dorostenci <text:tab/><text:tab/><text:tab/> 2009 – 2010<text:tab/><text:tab/><text:tab/> <text:s text:c="12"/>6000m (2x3000m) <text:s/></text:p>
      <text:p text:style-name="P3">juniorky<text:tab/><text:tab/><text:tab/><text:tab/> 2007 - 2008 <text:s text:c="17"/><text:tab/><text:tab/> 6000m <text:s/>(2x3000m) </text:p>
      <text:p text:style-name="P3">junioři<text:tab/><text:tab/><text:tab/><text:tab/> <text:s text:c="12"/>2007 - 2008 <text:s text:c="20"/><text:tab/><text:tab/> 9000m (3x3000m) <text:s text:c="2"/></text:p>
      <text:p text:style-name="P3">ženy <text:s/><text:tab/><text:tab/><text:tab/><text:tab/><text:tab/> 2006 a starší <text:s text:c="38"/>6000m (2x3000m) <text:s text:c="2"/></text:p>
      <text:p text:style-name="P5">muži<text:tab/><text:tab/><text:tab/><text:tab/><text:tab/> 2006 a starší <text:s text:c="20"/><text:tab/><text:tab/> 9000m <text:s/>(3x3000m) </text:p>
      <text:p text:style-name="P3"/>
      <text:p text:style-name="P3"><text:span text:style-name="T1">Překážky:</text:span> závod s překážkami bude do kategorie starších žáků, dále závod bude probíhat jako <text:s text:c="2"/></text:p>
      <text:p text:style-name="P3"><text:s text:c="19"/>normální přespolní běh</text:p>
      <text:p text:style-name="P3"><text:span text:style-name="T1">Ceny:</text:span> <text:s/>1. - 3. místo ( medaile, diplom, věcná cena ) </text:p>
      <text:p text:style-name="P3"><text:s text:c="12"/>benjamínci a předškoláci jsou vyhlášeni do 6. místa</text:p>
      <text:p text:style-name="P3"/>
      <text:p text:style-name="P3"><text:span text:style-name="T1">Parkování:</text:span><text:span text:style-name="T2"> POUZE NA VYZNAČENÝCH MÍSTECH</text:span> - běžecký stadion, buňky pod můstkama, centralní placenné parkoviště.</text:p>
      <text:p text:style-name="P3"><text:span text:style-name="T1">Různé</text:span>: <text:span text:style-name="T2">Závodí se za každého počasí!</text:span> Nejsou povoleny tretry. Všechny starty jsou hromadné, v případě nízkého počtu závodníků v kategorii, budou odstartovány kategorie se shodnou délkou tratě společně. Všichni závodníci a doprovod se <text:span text:style-name="T5">zúčastňují na vlasní nebezpečí!</text:span> <text:s text:c="2"/></text:p>
      <text:p text:style-name="P4">Občerstvení zajištěno, přijď pobejt! </text:p>
      <text:p text:style-name="P3"/>
      <text:p text:style-name="P3">Za pořadatele Eliška Jeníková tel. <text:s/>+420 731 367 144</text:p>
      <text:p text:style-name="P3"><text:soft-page-break/><text:s text:c="23"/></text:p>
      <text:p text:style-name="P3"/>
      <text:p text:style-name="P3"><text:s/></text:p>
      <text:p text:style-name="P3"><text:s/></text:p>
      <text:p text:style-name="P3"><text:s/></text:p>
      <text:p text:style-name="P3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cs" fo:country="CZ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liška Jeníková</meta:initial-creator>
    <meta:creation-date>2025-07-22T16:11:25.73</meta:creation-date>
    <dc:date>2026-08-20T14:09:40.38</dc:date>
    <dc:creator>Eliška Jeníková</dc:creator>
    <meta:editing-duration>PT2H58M19S</meta:editing-duration>
    <meta:editing-cycles>14</meta:editing-cycles>
    <meta:generator>OpenOffice/4.1.7$Win32 OpenOffice.org_project/417m1$Build-9800</meta:generator>
    <meta:document-statistic meta:table-count="0" meta:image-count="0" meta:object-count="0" meta:page-count="2" meta:paragraph-count="45" meta:word-count="304" meta:character-count="2714"/>
  </office:meta>
</office:document-meta>
</file>